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en een steiger van 25 augustus t/m 1 december 2026 ter hoogte van Bredesteeg 2 B, 3811 W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redesteeg 2 B, 3811 WS Amersfoort</text:p>
            <text:p text:style-name="common-al">
            <text:span text:style-name="nadrukvet">Omschrijving:</text:span> 			plaatsen van een container en een steiger van 25 augustus t/m 1 december 2026</text:p>
            <text:p text:style-name="common-al">
            <text:span text:style-name="nadrukvet">Zaaknummer:</text:span> 			CLZ-APV2026-08-24-910f33c6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8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4-910f33c6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en een steiger van 25 augustus t/m 1 december 2026 ter hoogte van Bredesteeg 2 B, 3811 WS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90</meta:user-defined>
    <meta:user-defined meta:name="OVERHEIDop.GmbID/DC.identifier">gmb-2026-403890</meta:user-defined>
    <meta:user-defined meta:name="OVERHEIDop.versieInformatie"/>
  </office:meta>
</office:document-meta>
</file>