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oegankelijk maken van het terrein aan de Nabij Galgengoorweg 3, 7251 JC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4 augustus 2026 een aanvraag voor een omgevingsvergunning ontvangen. De aanvraag gaat over het toegankelijk maken van het terrein nabij Galgengoorweg 3, 7251 JC Vorden.</text:p>
            <text:p text:style-name="common-al">
            <text:span text:style-name="nadrukvet">Waarom publiceert de gemeente dit bericht?</text:span>
          </text:p>
            <text:p text:style-name="common-al">De omgevingsvergunning wordt bij de gemeente aangevraagd om toestemming te krijgen voor het toegankelijk maken van het terrein.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4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975.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38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2975</meta:user-defined>
    <meta:user-defined meta:name="DCTERMS.abstract">Betreft: Aanvraag op locatie Nabij Galgengoorweg 3, 7251  JC Vorden</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toegankelijk maken van het terrein aan de Nabij Galgengoorweg 3, 7251 JC Vorden</meta:user-defined>
    <meta:user-defined meta:name="DCTERMS.W3CDTF/DCTERMS.available">2026-08-27</meta:user-defined>
    <meta:user-defined meta:name="DCTERMS.W3CDTF/OVERHEIDop.jaargang">2026</meta:user-defined>
    <meta:user-defined meta:name="OVERHEIDop.publicationIssue">403884</meta:user-defined>
    <meta:user-defined meta:name="OVERHEIDop.GmbID/DC.identifier">gmb-2026-403884</meta:user-defined>
    <meta:user-defined meta:name="OVERHEIDop.versieInformatie"/>
  </office:meta>
</office:document-meta>
</file>