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tussen Bloemendaalweg en Drunenseweg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27 augustus 2026 besloten een omgevingsvergunning te verlenen met zaaknummer WWK-2026-018138 voor het aanbrengen van verharding ten behoeve van bouwweg O3.5 op de locatie tussen Bloemendaalweg en Drunenseweg Waalwijk. Waalwijk (WWK00) H 1475. Het besluit betreft de volgende activiteit(en):</text:p>
            <text:list text:style-name="id1-3-2-1-1-2">
              <text:list-item text:style-override="id1-3-2-1-1-2-1">
                <text:number>•</text:number>
                <text:p text:style-name="al">Werk, niet zijnde bouwwerk, of werkzaamheid uitvoeren</text:p>
              </text:list-item>
            </text:list>
            <text:p text:style-name="common-al">
            
          </text:p>
            <text:p text:style-name="common-al">Het besluit is op 27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moeten belanghebbenden binnen 4 weken na het bekendmaken van het besluit (als tevens ook bezwaar is gemaakt) een verzoek om een voorlopige voorziening indienen bij de Voorzieningenrechter bij de rechtbank Zeeland-West Brabant, cluster Bestuursrecht, Postbus 90006, 4800 PA Breda. Als dat is gedaan heeft het verzoek wel schorsende werking en treedt het besluit in elk geval niet in werking voordat de Voorzieningenrechter uitspraak heeft gedaan. Meer leest u op <text:a xlink:href="https://eur04.safelinks.protection.outlook.com/?url=http%3A%2F%2Fwww.waalwijk.nl%2Fbezwaar&amp;data=05%7C02%7CHelpdesk%40waalwijk.nl%7C6927c588db644a616f4208dc911304bf%7Ced04e02379434b8ebc75e4d225ae2b3d%7C0%7C0%7C638544758067436310%7CUnknown%7CTWFpbGZsb3d8eyJWIjoiMC4wLjAwMDAiLCJQIjoiV2luMzIiLCJBTiI6Ik1haWwiLCJXVCI6Mn0%3D%7C0%7C%7C%7C&amp;sdata=72Pha72QR3zAcqfVXbfIdoCVQcAdmdHsKlhnuGibH7s%3D&amp;reserved=0" xlink:type="simple">www.waalwijk.nl/bezwaar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40388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8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8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WWK-2026-018138</meta:user-defined>
    <dc:language>nl</dc:language>
    <meta:user-defined meta:name="OVERHEIDop.locatietype/OVERHEIDop.gebiedsmarkering">Perceel</meta:user-defined>
    <meta:user-defined meta:name="OVERHEIDop.locatietype/OVERHEIDop.gebiedsmarkering">Vlak</meta:user-defined>
    <meta:user-defined meta:name="OVERHEIDop.locatietype/OVERHEIDop.gebiedsmarkering">Vlak</meta:user-defined>
    <meta:user-defined meta:name="DC.title">Besluit omgevingsvergunning, tussen Bloemendaalweg en Drunenseweg Waalwijk</meta:user-defined>
    <meta:user-defined meta:name="DCTERMS.W3CDTF/DCTERMS.available">2026-08-27</meta:user-defined>
    <meta:user-defined meta:name="DCTERMS.W3CDTF/OVERHEIDop.jaargang">2026</meta:user-defined>
    <meta:user-defined meta:name="OVERHEIDop.publicationIssue">403882</meta:user-defined>
    <meta:user-defined meta:name="OVERHEIDop.GmbID/DC.identifier">gmb-2026-403882</meta:user-defined>
    <meta:user-defined meta:name="OVERHEIDop.versieInformatie"/>
  </office:meta>
</office:document-meta>
</file>