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Noorderhavenkade 10 3038XG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7-07-2026</text:span> een aanvraag voor een omgevingsvergunning, met kenmerk <text:span text:style-name="nadrukvet">Z2026-010394</text:span>/<text:span text:style-name="nadrukvet">2026072701024</text:span>, heeft ontvangen voor de Sloopactiviteit o.g.v. omgevingsplan <text:span text:style-name="nadrukcur">(Grondslag: Omgevingswet, artikel 5.1).</text:span></text:p>
            <text:p text:style-name="common-al">De aanvraag betreft het verwijderen van een boei op de locatie Noorderhavenkade 10 3038XG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386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6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6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2026-010394</meta:user-defined>
    <meta:user-defined meta:name="DCTERMS.abstract">Verwijderen Boei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Noorderhavenkade 10 3038XG Rot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868</meta:user-defined>
    <meta:user-defined meta:name="OVERHEIDop.GmbID/DC.identifier">gmb-2026-403868</meta:user-defined>
    <meta:user-defined meta:name="OVERHEIDop.versieInformatie"/>
  </office:meta>
</office:document-meta>
</file>