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818, Hondegemsweg 2, 4353 RS Seroosker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818</text:p>
            <text:p text:style-name="common-al">De omschrijving van de zaak: het uitbreiden van de bouwmarkt</text:p>
            <text:p text:style-name="common-al">De ontvangstdatum van de zaak: 13 juli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4038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818</meta:user-defined>
    <meta:user-defined meta:name="DCTERMS.abstract">Betreft: Beschikking verlenging beslistermijn op locatie Hondegemsweg 2, 4353 RS Serooskerke</meta:user-defined>
    <dc:language>nl</dc:language>
    <meta:user-defined meta:name="OVERHEIDop.locatietype/OVERHEIDop.gebiedsmarkering">Vlak</meta:user-defined>
    <meta:user-defined meta:name="DC.title">Kennisgeving termijnverlenging Z2026-00001818, Hondegemsweg 2, 4353 RS Serooskerk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65</meta:user-defined>
    <meta:user-defined meta:name="OVERHEIDop.GmbID/DC.identifier">gmb-2026-403865</meta:user-defined>
    <meta:user-defined meta:name="OVERHEIDop.versieInformatie"/>
  </office:meta>
</office:document-meta>
</file>