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Burgemeester Teheuxweg 31, 6271JK Gul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is een aanvraag ontvangen voor het realiseren van een parkeerplaats op de locatie Burgemeester Teheuxweg 31, 6271JK Gulpen. De aanvraag is geregistreerd onder zaaknummer Z2026-00000547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4038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547</meta:user-defined>
    <meta:user-defined meta:name="DCTERMS.abstract">Betreft: Aanvraag op locatie Burgemeester Teheuxweg 31, 6271JK Gulpen</meta:user-defined>
    <dc:language>nl</dc:language>
    <meta:user-defined meta:name="OVERHEIDop.locatietype/OVERHEIDop.gebiedsmarkering">Vlak</meta:user-defined>
    <meta:user-defined meta:name="DC.title">Kennisgeving ontvangst aanvraag omgevingsvergunning, Burgemeester Teheuxweg 31, 6271JK Gulp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64</meta:user-defined>
    <meta:user-defined meta:name="OVERHEIDop.GmbID/DC.identifier">gmb-2026-403864</meta:user-defined>
    <meta:user-defined meta:name="OVERHEIDop.versieInformatie"/>
  </office:meta>
</office:document-meta>
</file>