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 voor het bouwen van een carport op het adres Schaluinen 11 b 323, 5111 HB Baarle-Nassau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voor een omgevingsvergunning voor het bouwen van een carport op het adres Schaluinen 11 b 323, 5111 HB Baarle-Nassau, is op verzoek van de aanvrager ingetrokken (1187082)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le-Nassau</text:p>
            </table:table-cell>
            <table:table-cell office:value-type="string" table:style-name="header.C">
              <text:p text:style-name="headerright"><text:span text:style-name="nr">Nr. 40385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arle-Nassau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le-Nassau</meta:user-defined>
    <meta:user-defined meta:name="OVERHEID.Gemeente/OVERHEID.authority">Baarle-Nassau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87082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Ingetrokken aanvraag omgevingsvergunning voor het bouwen van een carport op het adres Schaluinen 11 b 323, 5111 HB Baarle-Nassau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52</meta:user-defined>
    <meta:user-defined meta:name="OVERHEIDop.GmbID/DC.identifier">gmb-2026-403852</meta:user-defined>
    <meta:user-defined meta:name="OVERHEIDop.versieInformatie"/>
  </office:meta>
</office:document-meta>
</file>