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groten van de bedrijfsruimte op locatie Vleetweg 10, 1619 PR An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5-08-2026 een besluit genomen op de aanvraag met zaaknummer CLZ-00000491 voor een omgevingsvergunning voor het vergroten van de bedrijfsruimte op locatie Vleetweg 10, 1619 PR Andijk. De vergunning is verleend.  Het besluit betreft de volgende activiteit:</text:p>
            <text:p text:style-name="common-al">-Bouwactivitei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5-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38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491</meta:user-defined>
    <dc:language>nl</dc:language>
    <meta:user-defined meta:name="OVERHEIDop.locatietype/OVERHEIDop.gebiedsmarkering">Vlak</meta:user-defined>
    <meta:user-defined meta:name="DC.title">Besluit aanvraag omgevingsvergunning voor het vergroten van de bedrijfsruimte op locatie Vleetweg 10, 1619 PR Andijk.</meta:user-defined>
    <meta:user-defined meta:name="DCTERMS.W3CDTF/DCTERMS.available">2026-08-27</meta:user-defined>
    <meta:user-defined meta:name="DCTERMS.W3CDTF/OVERHEIDop.jaargang">2026</meta:user-defined>
    <meta:user-defined meta:name="OVERHEIDop.publicationIssue">403851</meta:user-defined>
    <meta:user-defined meta:name="OVERHEIDop.GmbID/DC.identifier">gmb-2026-403851</meta:user-defined>
    <meta:user-defined meta:name="OVERHEIDop.versieInformatie"/>
  </office:meta>
</office:document-meta>
</file>