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laro Carwash Maastricht B.V., Fort Willemweg 33, 6219PA Maastricht. Kennisgeving melding Milieu,  Wasstraat of wasplaats  Z2026-000088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urgemeester en Wethouders van </text:span>
            <text:span text:style-name="nadrukvet">gemeente</text:span>
            <text:span text:style-name="nadrukvet">maken bekend dat zij de volgende melding hebben ontvangen:</text:span>
          </text:p>
            <text:p text:style-name="common-al">Voor: Wasstraat of wasplaats BAL-4.44Aangevraagde activiteit(en): Wasstraat of wasplaats</text:p>
            <text:p text:style-name="common-al">Locatie: Claro Carwash Maastricht B.V., Fort Willemweg 33, 6219PA Maastricht</text:p>
            <text:p text:style-name="common-al">Datum ontvangst: 13 augustus 2026</text:p>
            <text:p text:style-name="common-al">Zaaknummer: Z2026-00008891Ingediende meldingen liggen niet ter inzage. Tegen deze melding kunt u geen bezwaarschrift of zienswijze indienen.</text:p>
            <text:p text:style-name="common-al">
            <text:span text:style-name="nadrukvet"/>
          </text:p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0384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6594</meta:user-defined>
    <dc:language>nl</dc:language>
    <meta:user-defined meta:name="OVERHEIDop.locatietype/OVERHEIDop.gebiedsmarkering">Punt</meta:user-defined>
    <meta:user-defined meta:name="DC.title">Claro Carwash Maastricht B.V., Fort Willemweg 33, 6219PA Maastricht. Kennisgeving melding Milieu,  Wasstraat of wasplaats  Z2026-00008891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47</meta:user-defined>
    <meta:user-defined meta:name="OVERHEIDop.GmbID/DC.identifier">gmb-2026-403847</meta:user-defined>
    <meta:user-defined meta:name="OVERHEIDop.versieInformatie"/>
  </office:meta>
</office:document-meta>
</file>