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16 september 2026 - tijdens het openingsfeest lustrum Phocas - Oudedijk 3 te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7-08-2026</text:p>
            <text:p text:style-name="common-al">
            <text:span text:style-name="nadrukvet">Omschrijving: </text:span>Ontheffing art.35 Alcoholwet (Oudedijk 3 6663 KT  LEN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0436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10-08-2026</text:p>
            <text:p text:style-name="common-al">
            <text:span text:style-name="nadrukvet">Definitieve beschikking verzonden: </text:span>2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6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5 augustus 2026 tot en met 06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0436/b58ac5b4-8289-425c-b1d4-285f5688b518.pdf" xlink:type="simple">https://besluitenapv.nijmegen.nl/ZD2600100436/b58ac5b4-8289-425c-b1d4-285f5688b51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38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16 september 2026 - tijdens het openingsfeest lustrum Phocas - Oudedijk 3 te LEN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38</meta:user-defined>
    <meta:user-defined meta:name="OVERHEIDop.GmbID/DC.identifier">gmb-2026-403838</meta:user-defined>
    <meta:user-defined meta:name="OVERHEIDop.versieInformatie"/>
  </office:meta>
</office:document-meta>
</file>