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en Besluit activiteiten leefomgeving (Bal) - Heuvelplein 7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en hebben ontvangen:</text:p>
            <text:p text:style-name="common-al">Voor: het reinigen, lijmen en coaten van materialen en het onderhouden en repareren van gemotoriseerde voertuigen en verbrandingsmotoren</text:p>
            <text:p text:style-name="common-al">Locatie:  Heuvelplein 7, 5463 XG Veghel</text:p>
            <text:p text:style-name="common-al">DSO-kenmerk:  2026081500181 en 2026081500183</text:p>
            <text:p text:style-name="common-al">Zaaknummer:  Z/512739 en Z/512741</text:p>
            <text:p text:style-name="common-al">Datum ontvangen:  15 augustus 2026</text:p>
            <text:p text:style-name="last-al">Tegen deze meldingen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38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739 en Z/512741</meta:user-defined>
    <dc:language>nl</dc:language>
    <meta:user-defined meta:name="OVERHEIDop.locatietype/OVERHEIDop.gebiedsmarkering">Adres</meta:user-defined>
    <meta:user-defined meta:name="DC.title">Gemeente Meierijstad - Meldingen Besluit activiteiten leefomgeving (Bal) - Heuvelplein 7 Vegh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32</meta:user-defined>
    <meta:user-defined meta:name="OVERHEIDop.GmbID/DC.identifier">gmb-2026-403832</meta:user-defined>
    <meta:user-defined meta:name="OVERHEIDop.versieInformatie"/>
  </office:meta>
</office:document-meta>
</file>