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Dr. Feelgood's Burgers B.V., Edisonstraat 22 5621H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8160 </text:p>
            <text:p text:style-name="common-al"> Omschrijving: horecabedrijf Dr. Feelgood's Burgers B.V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Edisonstraat 22 5621HP Eindhoven</text:p>
              </text:list-item>
            </text:list>
            <text:p text:style-name="common-al"> Datum ontvangst: 25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8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8160</meta:user-defined>
    <meta:user-defined meta:name="DCTERMS.abstract">horecabedrijf Dr. Feelgood's Burgers B.V.</meta:user-defined>
    <dc:language>nl</dc:language>
    <meta:user-defined meta:name="OVERHEIDop.locatietype/OVERHEIDop.gebiedsmarkering">Punt</meta:user-defined>
    <meta:user-defined meta:name="DC.title">Ingekomen aanvraag: horecabedrijf Dr. Feelgood's Burgers B.V., Edisonstraat 22 5621HP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28</meta:user-defined>
    <meta:user-defined meta:name="OVERHEIDop.GmbID/DC.identifier">gmb-2026-403828</meta:user-defined>
    <meta:user-defined meta:name="OVERHEIDop.versieInformatie"/>
  </office:meta>
</office:document-meta>
</file>