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4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5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1-6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penstellingsbesluit Subsidieregeling Cultuur 2026–2028 (2026) basisfunctie Bibliotheekwerk voor de jaren 2027 en 2028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Almere, gelet op artikel 15 van de Subsidieregeling Cultuur 2026–2028 (2026),</text:p>
            <text:p text:style-name="al"/>
            <text:p text:style-name="al">besluit als volgt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Subsidieplafond en aanvraagperiode</text:p>
            <text:list text:style-name="id1-3-2-2-1-2">
              <text:list-item text:style-override="id1-3-2-2-1-2">
                <text:number>1.</text:number>
                <text:p text:style-name="al">De <text:span text:style-name="nadrukcur">Subsidieregeling Cultuur 2026–2028</text:span> (2026) open te stellen voor het indienen van subsidieaanvragen voor een tweejarige subsidie (2027-2028) voor de basisfunctie Bibliotheekwerk (Subsidielijn A).</text:p>
              </text:list-item>
              <text:list-item text:style-override="id1-3-2-2-1-3">
                <text:number>2.</text:number>
                <text:p text:style-name="al">De aanvraagperiode vast te stellen vanaf de dag na publicatie in het Gemeenteblad tot en met 30 september 2026.</text:p>
              </text:list-item>
              <text:list-item text:style-override="id1-3-2-2-1-4">
                <text:number>3.</text:number>
                <text:p text:style-name="al">Het jaarlijks subsidieplafond, als bedoeld in artikel 14, tweede lid, van de Subsidieregeling Cultuur 2026–2028 (2026), wordt nader vastgesteld en verhoogd van € 9.464.000 naar € 16.492.000 voor de jaren 2027 en 2028, gebaseerd op prijspeil 2025.</text:p>
              </text:list-item>
              <text:list-item text:style-override="id1-3-2-2-1-5">
                <text:number>4.</text:number>
                <text:p text:style-name="al">Het subsidieplafond voor deze openstelling vast te stellen op € 7.028.000 per jaar (prijspeil 2025).</text:p>
              </text:list-item>
              <text:list-item text:style-override="id1-3-2-2-1-6">
                <text:number>5.</text:number>
                <text:p text:style-name="al">De overige bepalingen van de Subsidieregeling Cultuur 2026-2028 (2026) blijven onverkort van toepassing.</text:p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Inwerkingtreding</text:p>
            <text:p text:style-name="al">Dit besluit wordt aangehaald als ‘Openstellingsbesluit Subsidieregeling Cultuur 2026-2028 (2026) basisfunctie Bibliotheekwerk voor de jaren 2027 en 2028’ en treedt in werking op de dag nadat deze is bekendgemaakt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in de B en W-vergadering d.d. 23 juni 2026</text:span></text:p>
          </text:section>
          <text:section text:name="ondertekening_id1-3-2-3-2">
            <text:p><text:span text:style-name="functie"/></text:p>
            <text:p><text:span text:style-name="functie">burgemeester en wethouders van Almere,</text:span></text:p>
          </text:section>
          <text:section text:name="ondertekening_id1-3-2-3-3">
            <text:p><text:span text:style-name="functie"/></text:p>
            <text:p><text:span text:style-name="functie">de secretaris, </text:span></text:p>
            <text:p><text:span text:style-name="functie">A. van Mazijk</text:span></text:p>
          </text:section>
          <text:section text:name="ondertekening_id1-3-2-3-4">
            <text:p><text:span text:style-name="functie"/></text:p>
            <text:p><text:span text:style-name="functie">de burgemeester,</text:span></text:p>
            <text:p><text:span text:style-name="functie">W.H.J.M. van der Loo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40382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2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2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49/xml/MC-DRP-Verordeningen-Web-CB.xml</meta:user-defined>
    <meta:user-defined meta:name="OVERHEID.Gemeente/DC.creator">Almere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Almere</meta:user-defined>
    <meta:user-defined meta:name="OVERHEID.Gemeente/DCTERMS.publisher">Almere</meta:user-defined>
    <meta:user-defined meta:name="OVERHEID.TaxonomieBeleidsagendaDecentraal/OVERHEID.category">Financiën | Organisatie en beleid</meta:user-defined>
    <meta:user-defined meta:name="DC.source">artikel 15 van de Subsidieregeling Cultuur 2026–2028 (2026)]|[https://lokaleregelgeving.overheid.nl/CVDR759015#artikel_15</meta:user-defined>
    <meta:user-defined meta:name="DCTERMS.alternative">Openstellingsbesluit Subsidieregeling Cultuur 2026-2028 (2026) basisfunctie Bibliotheekwerk voor de jaren 2027 en 2028</meta:user-defined>
    <dc:language>nl</dc:language>
    <meta:user-defined meta:name="OVERHEIDop.locatietype/OVERHEIDop.gebiedsmarkering">Gemeente</meta:user-defined>
    <meta:user-defined meta:name="DC.title">Openstellingsbesluit Subsidieregeling Cultuur 2026–2028 (2026) basisfunctie Bibliotheekwerk voor de jaren 2027 en 2028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821</meta:user-defined>
    <meta:user-defined meta:name="OVERHEIDop.betreftRegeling">CVDR765836_1</meta:user-defined>
    <meta:user-defined meta:name="xs:date/OVERHEIDop.startdatum">2026-08-28</meta:user-defined>
    <meta:user-defined meta:name="xs:date/OVERHEIDop.einddatum">2026-10-01</meta:user-defined>
    <meta:user-defined meta:name="OVERHEIDop.GmbID/DC.identifier">gmb-2026-403821</meta:user-defined>
    <meta:user-defined meta:name="OVERHEIDop.versieInformatie"/>
  </office:meta>
</office:document-meta>
</file>