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Opperduit 2 t/m Voorstraat 2  in Lekkerkerk</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Omgevingsdienst Midden-Holland (ODMH) namens gemeente Krimpenerwaard een besluit genomen op de aanvraag met kenmerk 2026-00019087. Het gaat over de aanvraag om andere geluidsvoorschriften toe te mogen passen in verband met werkzaamheden. Het gaat om wegwerkzaamheden aan de Opperduit in Lekkerkerk op:</text:p>
            <text:p text:style-name="common-al">- 27 oktober 2026 van 20:00 uur tot 28 oktober 2026 05:00 uur;</text:p>
            <text:p text:style-name="common-al">- 28 oktober 2026 van 20:00 uur tot 29 oktober 2026 05:00 uur;</text:p>
            <text:p text:style-name="common-al">- 29 oktober 2026 van 20:00 uur tot 30 oktober 2026 05:00 uur</text:p>
            <text:p text:style-name="common-al">Het besluit is om de ontheffing te verlenen.</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Krimpenerwaard.</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30 september 2026 zijn ingediend. Het besluit blijft ook bij het indienen van een bezwaarschrift gewoon geldig.</text:p>
            <text:p text:style-name="common-al">U kunt uw bezwaar per post indienen. Dit kunt u sturen naar: college van burgemeester en wethouders van de gemeente Krimpenerwaard, t.a.v. de commissie bezwaarschriften, postbus 51, 2821 AS Stolwijk. U kunt uw bezwaar ook digitaal indienen. Dat kan via de website van de gemeente: https://www.krimpenerwaard.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4038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2026-00019087</meta:user-defined>
    <meta:user-defined meta:name="DCTERMS.abstract">Besluit ontheffing geluid</meta:user-defined>
    <dc:language>nl</dc:language>
    <meta:user-defined meta:name="OVERHEIDop.locatietype/OVERHEIDop.gebiedsmarkering">Lijn</meta:user-defined>
    <meta:user-defined meta:name="DC.title">Besluit ontheffing geluid Opperduit 2 t/m Voorstraat 2  in Lekkerkerk</meta:user-defined>
    <meta:user-defined meta:name="DCTERMS.W3CDTF/DCTERMS.available">2026-08-27</meta:user-defined>
    <meta:user-defined meta:name="DCTERMS.W3CDTF/OVERHEIDop.jaargang">2026</meta:user-defined>
    <meta:user-defined meta:name="OVERHEIDop.publicationIssue">403814</meta:user-defined>
    <meta:user-defined meta:name="OVERHEIDop.GmbID/DC.identifier">gmb-2026-403814</meta:user-defined>
    <meta:user-defined meta:name="OVERHEIDop.versieInformatie"/>
  </office:meta>
</office:document-meta>
</file>