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bieden voor het maken van een uitweg aan Cornelis Matersweg 46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Melding in- en uitritten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Z-26-206230 </text:span>Op 24 augustus 2026 heeft het college het besluit genomen om het maken van de uitweg aan de Cornelis Matersweg 46 te Beverwijk te verbieden.</text:p>
              </text:list-item>
            </text:list>
            <text:p text:style-name="common-al">
            <text:span text:style-name="nadrukvet">Abonneren op bekendmakingen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cur">
                <text:span text:style-name="nadrukondlijn">www.beverwijk.nl/bekendmakingen</text:span>
              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  <text:p><text:span text:style-name="functie">M.E. Smit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8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v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-26-206230 </meta:user-defined>
    <dc:language>nl</dc:language>
    <meta:user-defined meta:name="OVERHEIDop.locatietype/OVERHEIDop.gebiedsmarkering">Adres</meta:user-defined>
    <meta:user-defined meta:name="DC.title">Melding voor het verbieden voor het maken van een uitweg aan Cornelis Matersweg 46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12</meta:user-defined>
    <meta:user-defined meta:name="OVERHEIDop.GmbID/DC.identifier">gmb-2026-403812</meta:user-defined>
    <meta:user-defined meta:name="OVERHEIDop.versieInformatie"/>
  </office:meta>
</office:document-meta>
</file>