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Lagendijk ong. (N1031)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, Lagendijk ong. (N1031)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Lagendijk ong. (N1031)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23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532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8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8532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Lagendijk ong. (N1031) Hilvaren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07</meta:user-defined>
    <meta:user-defined meta:name="OVERHEIDop.GmbID/DC.identifier">gmb-2026-403807</meta:user-defined>
    <meta:user-defined meta:name="OVERHEIDop.versieInformatie"/>
  </office:meta>
</office:document-meta>
</file>