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Sint Willibrordusstraat 77-H 1073VA Amsterdam</text:p>
      <text:section text:name="zakelijke-mededeling_id1-3-2" text:style-name="zakelijke-mededeling">
        <text:section text:name="zakelijke-mededeling-tekst_id1-3-2-1" text:style-name="zakelijke-mededeling-tekst">
          <text:section text:name="tekst_id1-3-2-1-1" text:style-name="tekst">
            <text:p text:style-name="common-al">Omschrijving: funderingsherstel, het realiseren van een aanbouw met dakterras, het vergroten van de balkons, het realiseren van een dakterras op het dak van het hoofdgebouw, het maken van constructieve doorbraken en het splitsen van de woning waarbij de brandcompartimentering veranderd</text:p>
            <text:p text:style-name="common-al">Zaakadres: Sint Willibrordusstraat 77-H 1073VA Amsterdam</text:p>
            <text:p text:style-name="common-al">Datum ontvangst: 15-08-2026</text:p>
            <text:p text:style-name="common-al">Zaaknummer: Z2026-036323</text:p>
            <text:p text:style-name="common-al">DSO-nummer: 2026081500014</text:p>
            <text:p text:style-name="last-al">Dit is een kennisgeving. Indien u belanghebbende bent, kunt later in de procedure bezwaar indienen. Misschien hebt u nog vragen. Neem dan contact met ons op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403806</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806</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806</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36323</meta:user-defined>
    <meta:user-defined meta:name="DCTERMS.abstract">funderingsherstel, het realiseren van een aanbouw met dakterras, het vergroten van de balkons, het realiseren van een dakterras op het dak van het...</meta:user-defined>
    <dc:language>nl</dc:language>
    <meta:user-defined meta:name="OVERHEIDop.locatietype/OVERHEIDop.gebiedsmarkering">Punt</meta:user-defined>
    <meta:user-defined meta:name="OVERHEIDop.locatietype/OVERHEIDop.gebiedsmarkering">Vlak</meta:user-defined>
    <meta:user-defined meta:name="DC.title">Aanvraag omgevingsvergunning Sint Willibrordusstraat 77-H 1073VA Amsterdam</meta:user-defined>
    <meta:user-defined meta:name="DCTERMS.W3CDTF/DCTERMS.available">2026-08-27</meta:user-defined>
    <meta:user-defined meta:name="DCTERMS.W3CDTF/OVERHEIDop.jaargang">2026</meta:user-defined>
    <meta:user-defined meta:name="OVERHEIDop.publicationIssue">403806</meta:user-defined>
    <meta:user-defined meta:name="OVERHEIDop.GmbID/DC.identifier">gmb-2026-403806</meta:user-defined>
    <meta:user-defined meta:name="OVERHEIDop.versieInformatie"/>
  </office:meta>
</office:document-meta>
</file>