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 (plaatsen containers van 28-09 t/m 30-10-2026,  Akkersplein nabij nummers 1 tot en met 56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tijdelijk gebruik openbare ruimte (plaatsen containers van 28-09 t/m 30-10-2026) op het perceel Akkersplein nabij nummers 1 tot en met 56 te Heerenveen (19-08-2026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0380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0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0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6.574667</meta:user-defined>
    <dc:language>nl</dc:language>
    <meta:user-defined meta:name="OVERHEIDop.locatietype/OVERHEIDop.gebiedsmarkering">Vlak</meta:user-defined>
    <meta:user-defined meta:name="DC.title">AANVRAAG OMGEVINGSVERGUNNING, tijdelijk gebruik openbare ruimte (plaatsen containers van 28-09 t/m 30-10-2026,  Akkersplein nabij nummers 1 tot en met 56 te Heerenve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804</meta:user-defined>
    <meta:user-defined meta:name="OVERHEIDop.GmbID/DC.identifier">gmb-2026-403804</meta:user-defined>
    <meta:user-defined meta:name="OVERHEIDop.versieInformatie"/>
  </office:meta>
</office:document-meta>
</file>