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Borrendamme 6, 4301VD Zierikzee    - het bouwen van 2 bergingen en overkappen glazen entree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bouwen van 2 bergingen en overkappen glazen entreeZaaknummer: 1728700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4037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8721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Borrendamme 6, 4301VD Zierikzee    - het bouwen van 2 bergingen en overkappen glazen entreeAanvraa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95</meta:user-defined>
    <meta:user-defined meta:name="OVERHEIDop.GmbID/DC.identifier">gmb-2026-403795</meta:user-defined>
    <meta:user-defined meta:name="OVERHEIDop.versieInformatie"/>
  </office:meta>
</office:document-meta>
</file>