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maken of veranderen van een uitweg aan Cornelis Matersweg 46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Melding in- en uitritten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Z-26-206230 </text:span>Op 13-08-2026 heeft het college een melding ontvangen voor het maken of veranderen van een uitweg aan de Cornelis Matersweg 46 te Beverwijk</text:p>
              </text:list-item>
            </text:list>
            <text:p text:style-name="common-al">
            <text:span text:style-name="nadrukvet">Abonneren op bekendmakingen</text:span>
          </text:p>
            <text:p text:style-name="last-al">
            <text:span text:style-name="nadrukcur">Op  <text:span text:style-name="nadrukondlijn">www.beverwijk.nl/bekendmakingen</text:span> 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  <text:p><text:span text:style-name="functie">M.E. Smit</text:span></text:p>
          </text:section>
          <text:section text:name="ondertekening_id1-3-2-2-3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v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-26-206230 </meta:user-defined>
    <dc:language>nl</dc:language>
    <meta:user-defined meta:name="OVERHEIDop.locatietype/OVERHEIDop.gebiedsmarkering">Adres</meta:user-defined>
    <meta:user-defined meta:name="DC.title">Melding voor het maken of veranderen van een uitweg aan Cornelis Matersweg 46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92</meta:user-defined>
    <meta:user-defined meta:name="OVERHEIDop.GmbID/DC.identifier">gmb-2026-403792</meta:user-defined>
    <meta:user-defined meta:name="OVERHEIDop.versieInformatie"/>
  </office:meta>
</office:document-meta>
</file>