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wijzigen van de voorgevel van het gebouw, Jonkerstraat 2C 1781RK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Jonkerstraat 2C 1781RK Den Helder, wijzigen van de voorgevel van het gebouw</text:p>
            <text:p text:style-name="common-al">Verzenddatum: 25-8-2026</text:p>
            <text:p text:style-name="common-al">Nieuwe uiterste beslistermijn: 16-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37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6-0142</meta:user-defined>
    <meta:user-defined meta:name="DCTERMS.abstract">wijzigen van de voorgevel van het gebouw</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wijzigen van de voorgevel van het gebouw, Jonkerstraat 2C 1781RK Den Helder</meta:user-defined>
    <meta:user-defined meta:name="DCTERMS.W3CDTF/DCTERMS.available">2026-08-27</meta:user-defined>
    <meta:user-defined meta:name="DCTERMS.W3CDTF/OVERHEIDop.jaargang">2026</meta:user-defined>
    <meta:user-defined meta:name="OVERHEIDop.publicationIssue">403788</meta:user-defined>
    <meta:user-defined meta:name="OVERHEIDop.GmbID/DC.identifier">gmb-2026-403788</meta:user-defined>
    <meta:user-defined meta:name="OVERHEIDop.versieInformatie"/>
  </office:meta>
</office:document-meta>
</file>