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anderen en vergroten van een gebouw - Mulderspark 23, 9351 NR Leek, Leek (LEE01) H 4081</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5 augustus 2026 een besluit genomen op de aanvraag met zaaknummer 2026190735 voor het veranderen en vergroten van een gebouw op locatie Mulderspark 23, 9351 NR Leek, Leek (LEE01) H 4081.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item text:style-override="id1-3-2-1-1-3-3">
                <text:number>•</text:number>
                <text:p text:style-name="al">Bouwactiviteit (technisch)</text:p>
              </text:list-item>
              <text:list-item text:style-override="id1-3-2-1-1-3-4">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7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0735</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anderen en vergroten van een gebouw - Mulderspark 23, 9351 NR Leek, Leek (LEE01) H 4081</meta:user-defined>
    <meta:user-defined meta:name="DCTERMS.W3CDTF/DCTERMS.available">2026-08-27</meta:user-defined>
    <meta:user-defined meta:name="DCTERMS.W3CDTF/OVERHEIDop.jaargang">2026</meta:user-defined>
    <meta:user-defined meta:name="OVERHEIDop.publicationIssue">403784</meta:user-defined>
    <meta:user-defined meta:name="OVERHEIDop.GmbID/DC.identifier">gmb-2026-403784</meta:user-defined>
    <meta:user-defined meta:name="OVERHEIDop.versieInformatie"/>
  </office:meta>
</office:document-meta>
</file>