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bouwen van een woning op de locatie Zuideinde 57 in Landsmeer, zaaknummer ODIJ-Z-26-18314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bouwen van een woning op de locatie Zuideinde 57 te Landsmeer.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4037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bouwen van een woning op de locatie Zuideinde 57 in Landsmeer, zaaknummer ODIJ-Z-26-183149</meta:user-defined>
    <meta:user-defined meta:name="DCTERMS.W3CDTF/DCTERMS.available">2026-08-27</meta:user-defined>
    <meta:user-defined meta:name="DCTERMS.W3CDTF/OVERHEIDop.jaargang">2026</meta:user-defined>
    <meta:user-defined meta:name="OVERHEIDop.publicationIssue">403782</meta:user-defined>
    <meta:user-defined meta:name="OVERHEIDop.GmbID/DC.identifier">gmb-2026-403782</meta:user-defined>
    <meta:user-defined meta:name="OVERHEIDop.versieInformatie"/>
  </office:meta>
</office:document-meta>
</file>