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s Marijkestraat 60 1077X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laag op een aanbouw en realiseren serre op nieuwe daklaag</text:p>
            <text:p text:style-name="common-al">Zaakadres: Prinses Marijkestraat 60 1077XD Amsterdam</text:p>
            <text:p text:style-name="common-al">Datum ontvangst: 02-07-2026</text:p>
            <text:p text:style-name="common-al">Zaaknummer: Z2026-029099</text:p>
            <text:p text:style-name="common-al">DSO-nummer: 20260702003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7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099</meta:user-defined>
    <meta:user-defined meta:name="DCTERMS.abstract">realiseren van een daklaag op een aanbouw en realiseren serre op nieuwe daklaa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inses Marijkestraat 60 1077XD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80</meta:user-defined>
    <meta:user-defined meta:name="OVERHEIDop.GmbID/DC.identifier">gmb-2026-403780</meta:user-defined>
    <meta:user-defined meta:name="OVERHEIDop.versieInformatie"/>
  </office:meta>
</office:document-meta>
</file>