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plaatsen van een dakkapel aan de zijkant van de woning aan Prinsesselaan 18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Afgegeven omgevingsvergunningen </text:span>
            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66 Prinsesselaan 18 te Beverwijk, </text:span>plaatsen dakkapel zijkant woning, afgegeven op 25 augustus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66 </meta:user-defined>
    <dc:language>nl</dc:language>
    <meta:user-defined meta:name="OVERHEIDop.locatietype/OVERHEIDop.gebiedsmarkering">Adres</meta:user-defined>
    <meta:user-defined meta:name="DC.title">Toestemming voor het plaatsen van een dakkapel aan de zijkant van de woning aan Prinsesselaan 18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79</meta:user-defined>
    <meta:user-defined meta:name="OVERHEIDop.GmbID/DC.identifier">gmb-2026-403779</meta:user-defined>
    <meta:user-defined meta:name="OVERHEIDop.versieInformatie"/>
  </office:meta>
</office:document-meta>
</file>