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uitbouwen van een bestaande woning aan Hilversumsestraatweg 20, 3744 KC Ba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arn heeft op 22-08-2026 een aanvraag voor een omgevingsvergunning ontvangen. De vergunning is aangevraagd voor uitbouwen van een bestaande woning aan Hilversumsestraatweg 20, 3744 KC Baarn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Baarn u weten dat er misschien iets verandert in uw omgeving.</text:p>
            <text:p text:style-name="last-al">Als een besluit wordt genomen op de aanvraag, publiceert de gemeente Baarn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arn</text:p>
            </table:table-cell>
            <table:table-cell office:value-type="string" table:style-name="header.C">
              <text:p text:style-name="headerright"><text:span text:style-name="nr">Nr. 4037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aa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arn</meta:user-defined>
    <meta:user-defined meta:name="OVERHEID.Gemeente/OVERHEID.authority">Baa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75799</meta:user-defined>
    <meta:user-defined meta:name="DCTERMS.abstract">uitbouwen van een bestaand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uitbouwen van een bestaande woning aan Hilversumsestraatweg 20, 3744 KC Baar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75</meta:user-defined>
    <meta:user-defined meta:name="OVERHEIDop.GmbID/DC.identifier">gmb-2026-403775</meta:user-defined>
    <meta:user-defined meta:name="OVERHEIDop.versieInformatie"/>
  </office:meta>
</office:document-meta>
</file>