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voor het plaatsen van een digitaal communicatiescherm aan Wijkermeerweg 117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Verlengen beslistermijn aanvragen omgevingsvergunning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51 Wijkermeerweg 117 te Beverwijk, </text:span>plaatsen digitaal communicatiescherm, beslistermijn met 6 weken verlengd op 18 augustus 2026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7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40377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51 </meta:user-defined>
    <dc:language>nl</dc:language>
    <meta:user-defined meta:name="OVERHEIDop.locatietype/OVERHEIDop.gebiedsmarkering">Adres</meta:user-defined>
    <meta:user-defined meta:name="DC.title">Verlengen beslistermijn voor het plaatsen van een digitaal communicatiescherm aan Wijkermeerweg 117 te Bever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74</meta:user-defined>
    <meta:user-defined meta:name="OVERHEIDop.GmbID/DC.identifier">gmb-2026-403774</meta:user-defined>
    <meta:user-defined meta:name="OVERHEIDop.versieInformatie"/>
  </office:meta>
</office:document-meta>
</file>