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geweigerd voor het recreatief verhuren van een woning aan Relweg 17 te Wijk aan Zee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Geweigerde aanvraag omgevingsvergunning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0V0102 Relweg 17 te Wijk aan Zee, </text:span>recreatief verhuren woning, geweigerd op 19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0V0102 </meta:user-defined>
    <dc:language>nl</dc:language>
    <meta:user-defined meta:name="OVERHEIDop.locatietype/OVERHEIDop.gebiedsmarkering">Adres</meta:user-defined>
    <meta:user-defined meta:name="DC.title">Vergunning geweigerd voor het recreatief verhuren van een woning aan Relweg 17 te Wijk aan Zee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5</meta:user-defined>
    <meta:user-defined meta:name="OVERHEIDop.GmbID/DC.identifier">gmb-2026-403765</meta:user-defined>
    <meta:user-defined meta:name="OVERHEIDop.versieInformatie"/>
  </office:meta>
</office:document-meta>
</file>