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abriekstraat 20, 7311 GP Apeldoorn, het plaatsen van een in- 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4-08-2026</text:p>
            <text:p text:style-name="common-al">Zaaknummer:  02006367126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376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2006367126</meta:user-defined>
    <dc:language>nl</dc:language>
    <meta:user-defined meta:name="OVERHEIDop.locatietype/OVERHEIDop.gebiedsmarkering">Punt</meta:user-defined>
    <meta:user-defined meta:name="DC.title">Aanvraag Omgevingsvergunning Fabriekstraat 20, 7311 GP Apeldoorn, het plaatsen van een in- en uitri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64</meta:user-defined>
    <meta:user-defined meta:name="OVERHEIDop.GmbID/DC.identifier">gmb-2026-403764</meta:user-defined>
    <meta:user-defined meta:name="OVERHEIDop.versieInformatie"/>
  </office:meta>
</office:document-meta>
</file>