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wijziging gebruik van het pand t.b.v. het bereiden van maaltijden voor de verkoop, Hastelweg 258 5652C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308 </text:p>
            <text:p text:style-name="common-al"> Omschrijving: wijziging gebruik van het pand t.b.v. het bereiden van maaltijden voor de verkoop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astelweg 258 5652CN Eindhoven</text:p>
              </text:list-item>
            </text:list>
            <text:p text:style-name="common-al"> Soort aanvraag: Binnenplanse omgevingsplanactiviteit </text:p>
            <text:p text:style-name="common-al"> Datum binnenkomst: 25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7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308</meta:user-defined>
    <meta:user-defined meta:name="DCTERMS.abstract">wijziging gebruik van het pand t.b.v. het bereiden van maaltijden voor de verkoo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wijziging gebruik van het pand t.b.v. het bereiden van maaltijden voor de verkoop, Hastelweg 258 5652CN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0</meta:user-defined>
    <meta:user-defined meta:name="OVERHEIDop.GmbID/DC.identifier">gmb-2026-403760</meta:user-defined>
    <meta:user-defined meta:name="OVERHEIDop.versieInformatie"/>
  </office:meta>
</office:document-meta>
</file>