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  Aanvraag omgevingsvergunning project Groot onderhoud Bomenbuurt Duivendrecht voor het kappen van vier bomen. Binnen dit project gaat de gemeente aan de slag met de riolering, de wegen, weginrichting, openbare verlichting en het groen. Om een toekomstbestendige en klimaatadaptieve buitenruimte te realiseren, is een ontwerp opgesteld dat hier invulling aan geeft. Voor de uitvoering van dit ontwerp is het noodzakelijk om vier bomen te verwijderen/te kappen.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Groot onderhoud Bomenbuurt Duivendrecht. Kap 4 bomen</text:p>
            <text:p text:style-name="common-al">
            <text:span text:style-name="nadrukvet">Locatie:</text:span> Ingetekende geometrie</text:p>
            <text:p text:style-name="common-al">
            <text:span text:style-name="nadrukvet">Kenmerk:</text:span> Z2026-00002521</text:p>
            <text:p text:style-name="common-al">
            <text:span text:style-name="nadrukvet">Ontvangstdatum:</text:span> 24 augustus 2026</text:p>
            <text:p text:style-name="common-al">
            <text:span text:style-name="nadrukvet">Aangevraagde activiteit(en):</text:span>
          </text:p>
            <text:list text:style-name="id1-3-2-1-1-6">
              <text:list-item text:style-override="id1-3-2-1-1-6-1">
                <text:number>•</text:number>
                <text:p text:style-name="al">vellen van houtopstand</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375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75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521</meta:user-defined>
    <meta:user-defined meta:name="DCTERMS.abstract">Aanvraag omgevingsvergunning Ingetekende geometrie - Groot onderhoud Bomenbuurt Duivendrecht. Kap 4 bomen</meta:user-defined>
    <dc:language>nl</dc:language>
    <meta:user-defined meta:name="OVERHEIDop.locatietype/OVERHEIDop.gebiedsmarkering">Vlak</meta:user-defined>
    <meta:user-defined meta:name="DC.title">Aanvraag omgevingsvergunning project Groot onderhoud Bomenbuurt Duivendrecht voor het kappen van vier bomen. Binnen dit project gaat de gemeente aan de slag met de riolering, de wegen, weginrichting, openbare verlichting en het groen. Om een toekomstbestendige en klimaatadaptieve buitenruimte te realiseren, is een ontwerp opgesteld dat hier invulling aan geeft. Voor de uitvoering van dit ontwerp is het noodzakelijk om vier bomen te verwijderen/te kappen.</meta:user-defined>
    <meta:user-defined meta:name="DCTERMS.W3CDTF/DCTERMS.available">2026-08-27</meta:user-defined>
    <meta:user-defined meta:name="DCTERMS.W3CDTF/OVERHEIDop.jaargang">2026</meta:user-defined>
    <meta:user-defined meta:name="OVERHEIDop.publicationIssue">403758</meta:user-defined>
    <meta:user-defined meta:name="OVERHEIDop.GmbID/DC.identifier">gmb-2026-403758</meta:user-defined>
    <meta:user-defined meta:name="OVERHEIDop.versieInformatie"/>
  </office:meta>
</office:document-meta>
</file>