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uiten behandeling gestelde omgevingsvergunning voor het realiseren van een dakopbouw aan Noorderwijkweg 48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Buiten behandeling gestelde omgevingsvergunning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48 Noorderwijkweg 48 te Beverwijk, </text:span>realiseren dakopbouw, buiten behandeling gesteld op 24 augustus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7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48 </meta:user-defined>
    <dc:language>nl</dc:language>
    <meta:user-defined meta:name="OVERHEIDop.locatietype/OVERHEIDop.gebiedsmarkering">Adres</meta:user-defined>
    <meta:user-defined meta:name="DC.title">Buiten behandeling gestelde omgevingsvergunning voor het realiseren van een dakopbouw aan Noorderwijkweg 48 te Bev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53</meta:user-defined>
    <meta:user-defined meta:name="OVERHEIDop.GmbID/DC.identifier">gmb-2026-403753</meta:user-defined>
    <meta:user-defined meta:name="OVERHEIDop.versieInformatie"/>
  </office:meta>
</office:document-meta>
</file>