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Fizeaustraat 4 1097SC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een boom in een particuliere achtertuin</text:p>
            <text:p text:style-name="common-al">Besluit: verleend</text:p>
            <text:p text:style-name="common-al">Besluit verzonden op: 25-08-2026</text:p>
            <text:p text:style-name="common-al">Zaakadres: Fizeaustraat 4 1097SC Amsterdam</text:p>
            <text:p text:style-name="common-al">Zaaknummer: Z2026-028375</text:p>
            <text:p text:style-name="common-al">DSO-nummer: 2026062900586</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Procesuitvoering.sdo@amsterdam.nl?Subject=Dossiernummer Z2026-028375" xlink:type="simple">VTH.Procesuitvoering.sd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5-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374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4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4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8375</meta:user-defined>
    <meta:user-defined meta:name="DCTERMS.abstract">kappen van een boom in een particuliere achtertui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verleend Fizeaustraat 4 1097SC Amsterdam</meta:user-defined>
    <meta:user-defined meta:name="OVERHEIDop.datumEindeReactietermijn">2026-10-07</meta:user-defined>
    <meta:user-defined meta:name="OVERHEIDop.terinzageleggingBG">https://mijnpublicaties.nl/Publicatie/d74c27c2-a4e9-49a9-295d-08defe8f7383</meta:user-defined>
    <meta:user-defined meta:name="DCTERMS.W3CDTF/DCTERMS.available">2026-08-27</meta:user-defined>
    <meta:user-defined meta:name="DCTERMS.W3CDTF/OVERHEIDop.jaargang">2026</meta:user-defined>
    <meta:user-defined meta:name="OVERHEIDop.publicationIssue">403741</meta:user-defined>
    <meta:user-defined meta:name="OVERHEIDop.GmbID/DC.identifier">gmb-2026-403741</meta:user-defined>
    <meta:user-defined meta:name="OVERHEIDop.versieInformatie"/>
  </office:meta>
</office:document-meta>
</file>