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6 oktober t/m 30 oktober 2026 ter hoogte van Zuidsingel 22, 3811 H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Zuidsingel 22, 3811 HB Amersfoort</text:p>
            <text:p text:style-name="common-al">
            <text:span text:style-name="nadrukvet">Omschrijving:</text:span> 			plaatsen van een container van 26 oktober t/m 30 oktober 2026</text:p>
            <text:p text:style-name="common-al">
            <text:span text:style-name="nadrukvet">Zaaknummer:</text:span> 			CLZ-APV2026-08-24-cec80bfd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7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4-cec80bfd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6 oktober t/m 30 oktober 2026 ter hoogte van Zuidsingel 22, 3811 HB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39</meta:user-defined>
    <meta:user-defined meta:name="OVERHEIDop.GmbID/DC.identifier">gmb-2026-403739</meta:user-defined>
    <meta:user-defined meta:name="OVERHEIDop.versieInformatie"/>
  </office:meta>
</office:document-meta>
</file>