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voor het plaatsen van een dakkapel aan de voorzijde op de locatie Teunenmijns 24, 1251TG te Laren, ingekomen 15 juli 2026 (zaaknummer OMG 2026-0352)</text:p>
      <text:section text:name="zakelijke-mededeling_id1-3-2" text:style-name="zakelijke-mededeling">
        <text:section text:name="zakelijke-mededeling-tekst_id1-3-2-1" text:style-name="zakelijke-mededeling-tekst">
          <text:section text:name="tekst_id1-3-2-1-1" text:style-name="tekst">
            <text:p text:style-name="common-al">De gemeente Laren heeft op 15 juli 2026 een aanvraag voor een omgevingsvergunning ontvangen. Deze aanvraag is gepubliceerd op 25 juli 2026. De rectificatie betreft het huisnummer. De aanvraag is voor het plaatsen van een dakkapel aan de voorzijde op de locatie Teunenmijns 24, 1251TG te Lare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4037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aanvraag vergunning voor het plaatsen van een dakkapel aan de voorzijde op de locatie Teunenmijns 24, 1251TG te Laren, ingekomen 15 juli 2026 (zaaknummer OMG 2026-0352)</meta:user-defined>
    <meta:user-defined meta:name="DCTERMS.W3CDTF/DCTERMS.available">2026-08-27</meta:user-defined>
    <meta:user-defined meta:name="DCTERMS.W3CDTF/OVERHEIDop.jaargang">2026</meta:user-defined>
    <meta:user-defined meta:name="OVERHEIDop.publicationIssue">403738</meta:user-defined>
    <meta:user-defined meta:name="OVERHEIDop.GmbID/DC.identifier">gmb-2026-403738</meta:user-defined>
    <meta:user-defined meta:name="OVERHEIDop.versieInformatie"/>
  </office:meta>
</office:document-meta>
</file>