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n nieuw dakkapel aan de achterzijde van de woning aan Hoflanderweg 93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7 Hoflanderweg 93 te Beverwijk, </text:span> plaatsen nieuwe dakkapel achterzijde woning, ontvangen op 20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7 </meta:user-defined>
    <dc:language>nl</dc:language>
    <meta:user-defined meta:name="OVERHEIDop.locatietype/OVERHEIDop.gebiedsmarkering">Adres</meta:user-defined>
    <meta:user-defined meta:name="DC.title">Aanvraag vergunning voor het plaatsen van eenn nieuw dakkapel aan de achterzijde van de woning aan Hoflanderweg 93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31</meta:user-defined>
    <meta:user-defined meta:name="OVERHEIDop.GmbID/DC.identifier">gmb-2026-403731</meta:user-defined>
    <meta:user-defined meta:name="OVERHEIDop.versieInformatie"/>
  </office:meta>
</office:document-meta>
</file>