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rolikstraat 168-2 1092T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muurdoorbraak</text:p>
            <text:p text:style-name="common-al">Besluit: verleend</text:p>
            <text:p text:style-name="common-al">Besluit verzonden op: 25-08-2026</text:p>
            <text:p text:style-name="common-al">Zaakadres: Vrolikstraat 168-2 1092TR Amsterdam</text:p>
            <text:p text:style-name="common-al">Zaaknummer: Z2026-021115</text:p>
            <text:p text:style-name="common-al">DSO-nummer: 202605120205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1115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72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115</meta:user-defined>
    <meta:user-defined meta:name="DCTERMS.abstract">realiseren van een muurdoorbra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Vrolikstraat 168-2 1092TR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27</meta:user-defined>
    <meta:user-defined meta:name="OVERHEIDop.GmbID/DC.identifier">gmb-2026-403727</meta:user-defined>
    <meta:user-defined meta:name="OVERHEIDop.versieInformatie"/>
  </office:meta>
</office:document-meta>
</file>