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Toetsenbordweg 1033MZ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nieuwbouw gemeentewerf TWO</text:p>
            <text:p text:style-name="common-al">Zaakadres: Naast Toetsenbordweg 41, 1033MZ Amsterdam</text:p>
            <text:p text:style-name="common-al">Datum ontvangst: 30-06-2026</text:p>
            <text:p text:style-name="common-al">Zaaknummer: Z2026-028838</text:p>
            <text:p text:style-name="common-al">DSO-nummer: 2026063002337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3722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72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72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8838</meta:user-defined>
    <meta:user-defined meta:name="DCTERMS.abstract">nieuwbouw gemeentewerf TWO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Toetsenbordweg 1033MZ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722</meta:user-defined>
    <meta:user-defined meta:name="OVERHEIDop.GmbID/DC.identifier">gmb-2026-403722</meta:user-defined>
    <meta:user-defined meta:name="OVERHEIDop.versieInformatie"/>
  </office:meta>
</office:document-meta>
</file>