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Joannes Antonides van der Goeskade 47, 4461BH Goes - Besluit op aanvraag omgevingsvergunning voor het wijzigen van houten kozijnen naar kunststof kozijnen in voorgeve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20 augustus 2026 een omgevingsvergunning hebben verleend voor het wijzigen van houten kozijnen naar kunststof kozijnen in voorgevel op de locatie Joannes Antonides van der Goeskade 47, 4461BH Goes. Het besluit is geregistreerd onder nummer Z2026-00005358.</text:p>
            <text:p text:style-name="common-al">
            <text:span text:style-name="nadrukvet">Procedure</text:span>
          </text:p>
            <text:p text:style-name="common-al">Tegen een verleende vergunning kunnen belanghebbenden tot en met 6 okto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40372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2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2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358</meta:user-defined>
    <meta:user-defined meta:name="DCTERMS.abstract">Joannes Antonides van der Goeskade 47, 4461BH Goes - Besluit op aanvraag omgevingsvergunning voor het wijzigen van houten kozijnen naar kunststof kozijnen in voorgevel</meta:user-defined>
    <dc:language>nl</dc:language>
    <meta:user-defined meta:name="OVERHEIDop.locatietype/OVERHEIDop.gebiedsmarkering">Vlak</meta:user-defined>
    <meta:user-defined meta:name="DC.title">Joannes Antonides van der Goeskade 47, 4461BH Goes - Besluit op aanvraag omgevingsvergunning voor het wijzigen van houten kozijnen naar kunststof kozijnen in voorgevel</meta:user-defined>
    <meta:user-defined meta:name="DCTERMS.W3CDTF/DCTERMS.available">2026-08-27</meta:user-defined>
    <meta:user-defined meta:name="DCTERMS.W3CDTF/OVERHEIDop.jaargang">2026</meta:user-defined>
    <meta:user-defined meta:name="OVERHEIDop.publicationIssue">403721</meta:user-defined>
    <meta:user-defined meta:name="OVERHEIDop.GmbID/DC.identifier">gmb-2026-403721</meta:user-defined>
    <meta:user-defined meta:name="OVERHEIDop.versieInformatie"/>
  </office:meta>
</office:document-meta>
</file>