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Kennemerstraatweg 109, 1851BC Heiloo, het veranderen van de winkel (wijzigen gevels), verzenddatum 25 augustus 2026 (Z2026-0000594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4037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941</meta:user-defined>
    <meta:user-defined meta:name="DCTERMS.abstract">Kennemerstraatweg 109, 1851BC Heiloo, het veranderen van de winkel (wijzigen gevels), verzenddatum 25 augustus 2026 (Z2026-00005941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Kennemerstraatweg 109, 1851BC Heiloo, het veranderen van de winkel (wijzigen gevels), verzenddatum 25 augustus 2026 (Z2026-00005941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18</meta:user-defined>
    <meta:user-defined meta:name="OVERHEIDop.GmbID/DC.identifier">gmb-2026-403718</meta:user-defined>
    <meta:user-defined meta:name="OVERHEIDop.versieInformatie"/>
  </office:meta>
</office:document-meta>
</file>