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verleend, Pernéstraat 31, 1901AV Castricum, het realiseren van een recovery ruimte, verzenddatum 25 augustus 2026 (Z2026-0000573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afwijken van regels in he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40371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1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1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5739</meta:user-defined>
    <meta:user-defined meta:name="DCTERMS.abstract">Pernéstraat 31, 1901AV Castricum, het realiseren van een recovery ruimte, verzenddatum 25 augustus 2026 (Z2026-00005739)</meta:user-defined>
    <dc:language>nl</dc:language>
    <meta:user-defined meta:name="OVERHEIDop.locatietype/OVERHEIDop.gebiedsmarkering">Vlak</meta:user-defined>
    <meta:user-defined meta:name="DC.title">Gemeente Castricum, aanvraag omgevingsvergunning (regulier) verleend, Pernéstraat 31, 1901AV Castricum, het realiseren van een recovery ruimte, verzenddatum 25 augustus 2026 (Z2026-00005739)</meta:user-defined>
    <meta:user-defined meta:name="DCTERMS.W3CDTF/DCTERMS.available">2026-08-27</meta:user-defined>
    <meta:user-defined meta:name="DCTERMS.W3CDTF/OVERHEIDop.jaargang">2026</meta:user-defined>
    <meta:user-defined meta:name="OVERHEIDop.publicationIssue">403714</meta:user-defined>
    <meta:user-defined meta:name="OVERHEIDop.GmbID/DC.identifier">gmb-2026-403714</meta:user-defined>
    <meta:user-defined meta:name="OVERHEIDop.versieInformatie"/>
  </office:meta>
</office:document-meta>
</file>