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Open Monumentendag aan comité Open Monumentendagen Wassenaar, route met klassieke voertuigen en show en activiteit op het evenementenpleintje Van Hogendorpstraat en in de Langstraat e.o. op 13 september 2026 inclusief afsluitingen </text:p>
      <text:section text:name="zakelijke-mededeling_id1-3-2" text:style-name="zakelijke-mededeling">
        <text:section text:name="zakelijke-mededeling-tekst_id1-3-2-1" text:style-name="zakelijke-mededeling-tekst">
          <text:section text:name="tekst_id1-3-2-1-1" text:style-name="tekst">
            <text:p text:style-name="common-al">(Z/26/112727)</text:p>
            <text:p text:style-name="common-al">De vergunning is naar de aanvrager verzonden op  24 augustus 2026  </text:p>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4037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Gemeente Wassenaar verleende evenementenvergunning voor Open Monumentendag aan comité Open Monumentendagen Wassenaar, route met klassieke voertuigen en show en activiteit op het evenementenpleintje Van Hogendorpstraat en in de Langstraat e.o. op 13 september 2026 inclusief afsluitingen</meta:user-defined>
    <meta:user-defined meta:name="DCTERMS.W3CDTF/DCTERMS.available">2026-08-27</meta:user-defined>
    <meta:user-defined meta:name="DCTERMS.W3CDTF/OVERHEIDop.jaargang">2026</meta:user-defined>
    <meta:user-defined meta:name="OVERHEIDop.publicationIssue">403710</meta:user-defined>
    <meta:user-defined meta:name="OVERHEIDop.GmbID/DC.identifier">gmb-2026-403710</meta:user-defined>
    <meta:user-defined meta:name="OVERHEIDop.versieInformatie"/>
  </office:meta>
</office:document-meta>
</file>