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475, Griftdijk 143, 6515A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475 voor een omgevingsvergunning aan Griftdijk 143, 6515AE Nijmegen te verlengen. De aanvraag gaat over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37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475</meta:user-defined>
    <meta:user-defined meta:name="DCTERMS.abstract">Betreft: Beschikking verlenging beslistermijn op locatie Griftdijk 143, 6515AE Nijmeg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termijnverlenging Z2026-00003475, Griftdijk 143, 6515AE Nijmegen</meta:user-defined>
    <meta:user-defined meta:name="OVERHEIDop.datumEindeReactietermijn">2026-10-06</meta:user-defined>
    <meta:user-defined meta:name="OVERHEIDop.terinzageleggingBG">https://jeleefomgeving.nl/inzien/001479179/1e036ec9-c3d4-43c6-b526-e7802f4b986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09</meta:user-defined>
    <meta:user-defined meta:name="OVERHEIDop.GmbID/DC.identifier">gmb-2026-403709</meta:user-defined>
    <meta:user-defined meta:name="OVERHEIDop.versieInformatie"/>
  </office:meta>
</office:document-meta>
</file>