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twee bomen op het perceel Coelhorsterweg 50, 3828 PB Hoog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twee bomen op het perceel Coelhorsterweg 50, 3828 PB Hoogland</text:span>
          </text:p>
            <text:p text:style-name="common-al">De Gemeente Amersfoort heeft op 20-08-2026 een aanvraag voor een omgevingsvergunning ontvangen voor het kappen van twee bomen op het perceel Coelhorsterweg 50, 3828 PB Hoogland, met kenmerk CLZ-00039693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5-10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369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9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9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9693</meta:user-defined>
    <dc:language>nl</dc:language>
    <meta:user-defined meta:name="OVERHEIDop.locatietype/OVERHEIDop.gebiedsmarkering">Punt</meta:user-defined>
    <meta:user-defined meta:name="DC.title">Ontvangen aanvraag omgevingsvergunning voor het kappen van twee bomen op het perceel Coelhorsterweg 50, 3828 PB Hooglan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96</meta:user-defined>
    <meta:user-defined meta:name="OVERHEIDop.GmbID/DC.identifier">gmb-2026-403696</meta:user-defined>
    <meta:user-defined meta:name="OVERHEIDop.versieInformatie"/>
  </office:meta>
</office:document-meta>
</file>