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ntheffing voor het plaatsen van een container van 03-11-2026 tot 04-12-2026 op de locatie Albrecht Beijlinggracht 20, 2871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8-2026 heeft de gemeente een aanvraag ontvangen voor een voorwerp op of aan de weg plaatsen ontheffing voor het plaatsen van een container van 03-11-2026 tot 04-12-2026 op de locatie Albrecht Beijlinggracht 20, 2871 SB Schoonhoven. De aanvraag is geregistreerd onder zaaknummer 19311975599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4036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9311975599</meta:user-defined>
    <dc:language>nl</dc:language>
    <meta:user-defined meta:name="OVERHEIDop.locatietype/OVERHEIDop.gebiedsmarkering">Punt</meta:user-defined>
    <meta:user-defined meta:name="DC.title">Kennisgeving ontvangst aanvraag ontheffing voor het plaatsen van een container van 03-11-2026 tot 04-12-2026 op de locatie Albrecht Beijlinggracht 20, 2871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90</meta:user-defined>
    <meta:user-defined meta:name="OVERHEIDop.GmbID/DC.identifier">gmb-2026-403690</meta:user-defined>
    <meta:user-defined meta:name="OVERHEIDop.versieInformatie"/>
  </office:meta>
</office:document-meta>
</file>