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uitbreiden van de woning op de locatie Helmersstraat 12 in Zandvoort, zaaknummer ODIJ-Z-26-18258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uitbreiden van de woning op de locatie Helmersstraat 12  te Zandvoort.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36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uitbreiden van de woning op de locatie Helmersstraat 12 in Zandvoort, zaaknummer ODIJ-Z-26-182581</meta:user-defined>
    <meta:user-defined meta:name="DCTERMS.W3CDTF/DCTERMS.available">2026-08-27</meta:user-defined>
    <meta:user-defined meta:name="DCTERMS.W3CDTF/OVERHEIDop.jaargang">2026</meta:user-defined>
    <meta:user-defined meta:name="OVERHEIDop.publicationIssue">403688</meta:user-defined>
    <meta:user-defined meta:name="OVERHEIDop.GmbID/DC.identifier">gmb-2026-403688</meta:user-defined>
    <meta:user-defined meta:name="OVERHEIDop.versieInformatie"/>
  </office:meta>
</office:document-meta>
</file>