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Scharlo 6-8, 5165 NG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5 augustus 2026 besloten een omgevingsvergunning te verlenen met zaaknummer WWK-2026-018699 voor het vervangen van de bestaande houten damwand voor een stalen damwand op de locatie Scharlo 6-8, 5165 NG Waspik.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Het besluit is op 25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4036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69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omgevingsvergunning, Scharlo 6-8, 5165 NG Waspik</meta:user-defined>
    <meta:user-defined meta:name="DCTERMS.W3CDTF/DCTERMS.available">2026-08-27</meta:user-defined>
    <meta:user-defined meta:name="DCTERMS.W3CDTF/OVERHEIDop.jaargang">2026</meta:user-defined>
    <meta:user-defined meta:name="OVERHEIDop.publicationIssue">403683</meta:user-defined>
    <meta:user-defined meta:name="OVERHEIDop.GmbID/DC.identifier">gmb-2026-403683</meta:user-defined>
    <meta:user-defined meta:name="OVERHEIDop.versieInformatie"/>
  </office:meta>
</office:document-meta>
</file>