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door ontbreken datum evenement - Gemeente Wassenaar verleende evenementenvergunning voor de stichting de 15 van Wassenaar voor het houden van een hardloopwedstrijd op zondag 11 oktober 2026 </text:p>
      <text:section text:name="zakelijke-mededeling_id1-3-2" text:style-name="zakelijke-mededeling">
        <text:section text:name="zakelijke-mededeling-tekst_id1-3-2-1" text:style-name="zakelijke-mededeling-tekst">
          <text:section text:name="tekst_id1-3-2-1-1" text:style-name="tekst">
            <text:p text:style-name="common-al">(Z/26/112693 )</text:p>
            <text:p text:style-name="common-al">De vergunning is naar de aanvrager verzonden op  17 augustus 2026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4036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DC.title">Rectificatie door ontbreken datum evenement - Gemeente Wassenaar verleende evenementenvergunning voor de stichting de 15 van Wassenaar voor het houden van een hardloopwedstrijd op zondag 11 oktober 2026</meta:user-defined>
    <meta:user-defined meta:name="DCTERMS.W3CDTF/DCTERMS.available">2026-08-27</meta:user-defined>
    <meta:user-defined meta:name="DCTERMS.W3CDTF/OVERHEIDop.jaargang">2026</meta:user-defined>
    <meta:user-defined meta:name="OVERHEIDop.publicationIssue">403681</meta:user-defined>
    <meta:user-defined meta:name="OVERHEIDop.GmbID/DC.identifier">gmb-2026-403681</meta:user-defined>
    <meta:user-defined meta:name="OVERHEIDop.versieInformatie"/>
  </office:meta>
</office:document-meta>
</file>