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Sinterklaasintocht IJmuiden 2026, op 14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Sinterklaasintocht IJmuiden 2026, op 14 nov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>
            <text:span text:style-name="nadrukvet">IJmuiden</text:span>
          </text:p>
            <text:p text:style-name="last-al">Sinterklaasintocht IJmuiden 2026, op 14 november 2026 (21-08-2026) 0453418910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368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8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89109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Sinterklaasintocht IJmuiden 2026, op 14 nov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80</meta:user-defined>
    <meta:user-defined meta:name="OVERHEIDop.GmbID/DC.identifier">gmb-2026-403680</meta:user-defined>
    <meta:user-defined meta:name="OVERHEIDop.versieInformatie"/>
  </office:meta>
</office:document-meta>
</file>