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ingetrokken en omgezet naar principe aanvraag, Wendelnesseweg-Oost 2 Sprang-C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6 is een aanvraag omgevingsvergunning ontvangen voor het realiseren van een kleinschalige logies accommodatie op de locatie Wendelnesseweg-Oost 2, 5161 ZA Sprang-Capelle. De aanvraag is geregistreerd onder zaaknummer WWK-2026-018865. </text:p>
            <text:p text:style-name="common-al">De aanvraag betreft de volgende activiteit: 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last-al">De aanvraag is op 24 augustus 2026 ingetrokken en omgezet naar een principe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4036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WWK-2026-018865</meta:user-defined>
    <dc:language>nl</dc:language>
    <meta:user-defined meta:name="OVERHEIDop.locatietype/OVERHEIDop.gebiedsmarkering">Punt</meta:user-defined>
    <meta:user-defined meta:name="DC.title">Aanvraag omgevingsvergunning ingetrokken en omgezet naar principe aanvraag, Wendelnesseweg-Oost 2 Sprang-Capell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76</meta:user-defined>
    <meta:user-defined meta:name="OVERHEIDop.GmbID/DC.identifier">gmb-2026-403676</meta:user-defined>
    <meta:user-defined meta:name="OVERHEIDop.versieInformatie"/>
  </office:meta>
</office:document-meta>
</file>